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гонь-друг-огонь-враг-выставка-детского-творчества-открылась-в-гончаровском-парке"/>«Огонь-друг, огонь-враг»: Выставка детского творчества открылась в Гончаровском парке<text:bookmark-end text:name="огонь-друг-огонь-враг-выставка-детского-творчества-открылась-в-гончаровском-парке"/></text:h>
      <text:p text:style-name="First_20_paragraph">04.03.2025</text:p>
      <text:p text:style-name="Text_20_body">На этой неделе открылась уникальная выставка детского творчества «Огонь-друг, огонь-враг».</text:p>
      <text:p text:style-name="Text_20_body">Выставка знакомит с героями пожарной службы, погружает в тему пожарной безопасности и демонстрирует талант юных художников. Экспозиция включает более 100 рисунков победителей конкурса от 5 до 21 года, выполненных в различных жанрах и техниках.</text:p>
      <text:p text:style-name="Text_20_body">Оригинальные сюжеты работ впечатляют каждого посетителя, ярко иллюстрируя как созидательную, так и разрушительную силу огня. Юные художники в своих произведениях отразили разные аспекты обращения с огнем, представив его и как полезного помощника, и как опасного врага.</text:p>
      <text:p text:style-name="Text_20_body">Посетители могут увидеть коллекцию иллюстраций до 31 марта у входа с ул. Гончарова. Выставка будет интересна как детям, так и взрослым, стремящимся узнать больше о пожарной безопасности и оценить творчество юных талантов.</text:p>
      <text:p text:style-name="Text_20_body"><text:line-break/></text:p>
      <text:p text:style-name="Text_20_body">Адрес страницы: <text:a xlink:type="simple" xlink:href="http://butyrsky.mos.ru/presscenter/news/detail/12839283.html" office:name=""><text:span text:style-name="Definition">http://butyrsky.mos.ru/presscenter/news/detail/12839283.html</text:span></text:a></text:p>
      <text:p text:style-name="Text_20_body"><text:a xlink:type="simple" xlink:href="http://butyrsky.mos.ru" office:name=""><text:span text:style-name="Definition">Управа Бутыр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20T23:55:33Z</meta:creation-date>
    <dc:date>2025-03-20T23:55:33Z</dc:date>
  </office:meta>
</office:document-meta>
</file>