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расписание-ряда-поездов-савеловского-направления-изменится-в-августе"/>Расписание ряда поездов Савеловского направления изменится в августе<text:bookmark-end text:name="расписание-ряда-поездов-савеловского-направления-изменится-в-августе"/></text:h>
      <text:p text:style-name="First_20_paragraph">31.07.2023</text:p>
      <text:p text:style-name="Text_20_body"><text:span text:style-name="T1">В связи с работами по модернизации инфраструктуры в августе изменится расписание поездов на втором маршруте Московских центральных диаметров (МЦД-2) и шести направлениях Московской железной дороги (МЖД), сообщила пресс-служба МЖД.</text:span></text:p>
      <text:p text:style-name="Text_20_body"><text:line-break/></text:p>
      <text:p text:style-name="Text_20_body">«Расписание пригородных поездов Савеловского, Белорусского, Курского, Рижского, Горьковского и Казанского направлений МЖД, МЦД-2 изменится в августе в связи с модернизацией инфраструктуры», – говорится в сообщении.</text:p>
      <text:p text:style-name="Text_20_body"><text:line-break/></text:p>
      <text:p text:style-name="Text_20_body">Так, на Савеловском направлении на станции «Каналстрой» и перегоне Каналстрой – Вербилки с 1 по 11 августа, за исключением выходных дней, будут проводиться работы по модернизации объектов энергообеспечения. Технологические «окна» назначены в дневное время с 10:50 до 14:25, в связи с чем внесены корректировки в расписание пригородных поездов – несколько поездов проследует по укороченному маршруту.</text:p>
      <text:p text:style-name="Text_20_body"><text:line-break/></text:p>
      <text:p text:style-name="Text_20_body">На Белорусском направлении на станции «Фили» с 1 по 31 августа с 0:40 до 4:40 будут временно закрыты первый и второй главные пути для проведения работ по строительству объектов пассажирской инфраструктуры на остановочном пункте будущего МЦД-4 «Тестовская». На период работ изменится расписание некоторых поездов, в том числе аэроэкспрессов.</text:p>
      <text:p text:style-name="Text_20_body"><text:line-break/></text:p>
      <text:p text:style-name="Text_20_body">Отмечается, что на Курском направлении введут следующие изменения: на перегоне Царицыно – Люблино-Сортировочное с 2 по 11 августа и с 20 по 25 августа, за исключением выходных дней, в период с 22:20 до 5:20 железнодорожники заменят несколько стрелочных переводов, что также повлияет на график движения поездов Курского и Рижского направлений – отменят некоторые пригородные поезда МЦД-2.</text:p>
      <text:p text:style-name="Text_20_body">На Горьковском направлении на станции «Железнодорожная», где ведется реконструкция инфраструктуры, с 18:10 5 августа до 4:10 6 августа будут закрыты для движения первый и второй главные пути. В связи с организацией движения по соседним путям у некоторых поездов изменится время отправления и прибытия, а также количество остановок на маршруте, некоторые электрички проследуют по укороченному маршруту, ряд поездов выведут из расписания.</text:p>
      <text:p text:style-name="Text_20_body">Добавляется, что на Казанском направлении с 1 по 14 августа на участках Москва – Перово, Люберцы – Быково, Раменское – Бронницы будут проводиться работы по усилению объектов энергообеспечения. На период работ внесены существенные изменения в расписание.</text:p>
      <text:p text:style-name="Text_20_body"><text:line-break/></text:p>
      <text:p text:style-name="Text_20_body">Адрес страницы: <text:a xlink:type="simple" xlink:href="http://butyrsky.mos.ru/presscenter/news/detail/11743645.html" office:name=""><text:span text:style-name="Definition">http://butyrsky.mos.ru/presscenter/news/detail/11743645.html</text:span></text:a></text:p>
      <text:p text:style-name="Text_20_body"><text:a xlink:type="simple" xlink:href="http://butyrsky.mos.ru" office:name=""><text:span text:style-name="Definition">Управа Бутыр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31T04:35:35Z</meta:creation-date>
    <dc:date>2023-07-31T04:35:35Z</dc:date>
  </office:meta>
</office:document-meta>
</file>