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ую-площадку-на-добролюбова-очистили-от-снега-и-наледи"/>Детскую площадку на Добролюбова очистили от снега и наледи<text:bookmark-end text:name="детскую-площадку-на-добролюбова-очистили-от-снега-и-наледи"/></text:h>
      <text:p text:style-name="First_20_paragraph">11.01.2022</text:p>
      <text:p text:style-name="Text_20_body"><text:span text:style-name="T1">Житель Бутырского района сообщил, что нужно очистить от снега детскую площадку по адресу: улица Добролюбова, дом 25. Информация об этом появилась в социальных сетях.</text:span><text:line-break/></text:p>
      <text:p text:style-name="Text_20_body"><text:line-break/></text:p>
      <text:p text:style-name="Text_20_body">«Просьба очистить детскую площадку от снега, чтобы дети могли нормально играть», — пишет житель района.</text:p>
      <text:p text:style-name="Text_20_body"><text:line-break/></text:p>
      <text:p text:style-name="Text_20_body">Корреспондент нашей газеты обратился в ГБУ «Жилищник Бутырского района» по поводу этой проблемы.</text:p>
      <text:p text:style-name="Text_20_body"><text:line-break/></text:p>
      <text:p text:style-name="Text_20_body">«Наши сотрудники уборке снег и наледь до уплотненного состояния. Беспрепятственная эксплуатация обеспечена»,— сообщили в «Жилищнике».</text:p>
      <text:p text:style-name="Text_20_body"><text:line-break/></text:p>
      <text:p text:style-name="Text_20_body">Жители Бутырского района могут обращаться с вопросами, жалобами и предложениями по телефону редакции: 8 (495) 681-36-45.</text:p>
      <text:p text:style-name="Text_20_body"><text:line-break/></text:p>
      <text:p text:style-name="Text_20_body">Адрес страницы: <text:a xlink:type="simple" xlink:href="http://butyrsky.mos.ru/presscenter/news/detail/10525324.html" office:name=""><text:span text:style-name="Definition">http://butyrsky.mos.ru/presscenter/news/detail/10525324.html</text:span></text:a></text:p>
      <text:p text:style-name="Text_20_body"><text:a xlink:type="simple" xlink:href="http://butyrsky.mos.ru" office:name=""><text:span text:style-name="Definition">Управа Буты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3:32:51Z</meta:creation-date>
    <dc:date>2023-05-14T13:32:51Z</dc:date>
  </office:meta>
</office:document-meta>
</file>